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Standard">
      <style:text-properties style:font-name="標楷體" fo:font-size="14pt" style:font-name-asian="標楷體" style:font-size-asian="14pt" style:font-name-complex="新細明體" style:font-size-complex="14pt"/>
    </style:style>
    <style:style style:name="P3" style:family="paragraph" style:parent-style-name="Standard" style:master-page-name="MP0">
      <style:paragraph-properties fo:text-align="center" style:justify-single-word="false" style:page-number="auto" fo:break-before="page"/>
      <style:text-properties style:font-name="標楷體" fo:font-size="26pt" style:font-name-asian="標楷體" style:font-size-asian="26pt" style:font-name-complex="標楷體" style:font-size-complex="26pt"/>
    </style:style>
    <style:style style:name="P4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74pt solid #000000" style:writing-mode="lr-tb" draw:textarea-vertical-align="top"/>
    </style:style>
    <style:style style:name="gr1" style:family="graphic">
      <style:graphic-properties draw:stroke="solid" svg:stroke-width="0.026cm" svg:stroke-color="#000000" svg:stroke-opacity="100%" draw:stroke-linejoin="miter" draw:fill="solid" draw:fill-color="#ffffff" draw:opacity="100%" draw:textarea-horizontal-align="left" draw:textarea-vertical-align="top" draw:auto-grow-height="false" draw:auto-grow-width="false" fo:padding-top="0.229cm" fo:padding-bottom="0.229cm" fo:padding-left="0.441cm" fo:padding-right="0.441cm" fo:wrap-option="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辦理在宅病故行政相驗流程</text:p>
      <text:p text:style-name="P1">受理時間:</text:p>
      <text:p text:style-name="P1">週一至週五（假日除外）上午8時至下午5時30分</text:p>
      <text:p text:style-name="P1">遇例假日.主任出缺.出差.休假則由所內人員商洽協助</text:p>
      <text:p text:style-name="P1">申請人請會同警察或村里長前往</text:p>
      <text:p text:style-name="Standard"><draw:frame draw:style-name="fr1" draw:name="框架2" text:anchor-type="paragraph" svg:x="0.935cm" svg:y="12.03cm" svg:width="5.614cm" style:rel-width="scale" svg:height="3.217cm" style:rel-height="scale" draw:z-index="3"><draw:text-box><text:p text:style-name="P1">24小時內報請司法機關或司法警察機關處理</text:p></draw:text-box></draw:frame><draw:frame draw:style-name="fr1" draw:name="框架3" text:anchor-type="paragraph" svg:x="6.985cm" svg:y="12.612cm" svg:width="7.925cm" style:rel-width="scale" svg:height="1.993cm" style:rel-height="scale" draw:z-index="4"><draw:text-box><text:p text:style-name="P1">請申請人繳交規費及死亡證明書費</text:p></draw:text-box></draw:frame><draw:frame draw:style-name="fr1" draw:name="框架1" text:anchor-type="paragraph" svg:x="6.973cm" svg:y="15.228cm" svg:width="5.473cm" style:rel-width="scale" svg:height="1.295cm" style:rel-height="scale" draw:z-index="5"><draw:text-box><text:p text:style-name="P1">申請人領取死亡證明書</text:p></draw:text-box></draw:frame><draw:custom-shape text:anchor-type="paragraph" draw:z-index="13" draw:name="手繪多邊形 2" draw:style-name="gr1" draw:text-style-name="P4" svg:width="0.953cm" svg:height="0.953cm" svg:x="9.208cm" svg:y="14.28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12" draw:name="手繪多邊形 5" draw:style-name="gr1" draw:text-style-name="P4" svg:width="0.953cm" svg:height="0.953cm" svg:x="9.208cm" svg:y="10.47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11" draw:name="手繪多邊形 6" draw:style-name="gr1" draw:text-style-name="P4" svg:width="0.953cm" svg:height="0.953cm" svg:x="3.493cm" svg:y="10.47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frame draw:style-name="fr1" draw:name="框架4" text:anchor-type="paragraph" svg:x="6.655cm" svg:y="8.878cm" svg:width="5.473cm" style:rel-width="scale" svg:height="1.295cm" style:rel-height="scale" draw:z-index="2"><draw:text-box><text:p text:style-name="P2">重病或老邁在家中病故</text:p><text:p text:style-name="P1"/></draw:text-box></draw:frame><draw:frame draw:style-name="fr1" draw:name="框架5" text:anchor-type="paragraph" svg:x="1.258cm" svg:y="8.878cm" svg:width="4.979cm" style:rel-width="scale" svg:height="1.295cm" style:rel-height="scale" draw:z-index="1"><draw:text-box><text:p text:style-name="P1">非病死或疑為非病死</text:p></draw:text-box></draw:frame><draw:custom-shape text:anchor-type="paragraph" draw:z-index="10" draw:name="手繪多邊形 9" draw:style-name="gr1" draw:text-style-name="P4" svg:width="0.953cm" svg:height="0.953cm" svg:x="6.033cm" svg:y="7.93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9" draw:name="手繪多邊形 10" draw:style-name="gr1" draw:text-style-name="P4" svg:width="0.953cm" svg:height="0.953cm" svg:x="6.033cm" svg:y="5.39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frame draw:style-name="fr1" draw:name="框架6" text:anchor-type="paragraph" svg:x="1.575cm" svg:y="6.338cm" svg:width="4.979cm" style:rel-width="scale" svg:height="1.295cm" style:rel-height="scale" draw:z-index="8"><draw:text-box><text:p text:style-name="P1">醫師至案家協助相驗</text:p></draw:text-box></draw:frame><draw:frame draw:style-name="fr1" draw:name="框架7" text:anchor-type="paragraph" svg:x="1.575cm" svg:y="6.338cm" svg:width="4.979cm" style:rel-width="scale" svg:height="1.295cm" style:rel-height="scale" draw:z-index="0"><draw:text-box><text:p text:style-name="P1">醫師至案家協助相驗</text:p></draw:text-box></draw:frame><draw:frame draw:style-name="fr1" draw:name="框架8" text:anchor-type="paragraph" svg:x="1.575cm" svg:y="1.258cm" svg:width="4.979cm" style:rel-width="scale" svg:height="1.295cm" style:rel-height="scale" draw:z-index="14"><draw:text-box><text:p text:style-name="P1">填寫行政相驗申請書</text:p></draw:text-box></draw:frame><draw:custom-shape text:anchor-type="paragraph" draw:z-index="7" draw:name="手繪多邊形 14" draw:style-name="gr1" draw:text-style-name="P4" svg:width="0.953cm" svg:height="0.953cm" svg:x="6.033cm" svg:y="5.39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draw:frame draw:style-name="fr1" draw:name="框架9" text:anchor-type="paragraph" svg:x="1.575cm" svg:y="3.798cm" svg:width="6.955cm" style:rel-width="scale" svg:height="1.295cm" style:rel-height="scale" draw:z-index="15"><draw:text-box><text:p text:style-name="P1">必要時請申請人帶領醫師前往</text:p></draw:text-box></draw:frame><draw:custom-shape text:anchor-type="paragraph" draw:z-index="6" draw:name="手繪多邊形 16" draw:style-name="gr1" draw:text-style-name="P4" svg:width="0.953cm" svg:height="0.953cm" svg:x="6.033cm" svg:y="2.858cm"><text:p/><draw:enhanced-geometry svg:viewBox="0 0 21600 21600" draw:text-areas="?f11 ?f21 ?f13 ?f18" draw:type="non-primitive" draw:modifiers="16200 5400" draw:enhanced-path="M ?f11 ?f8 L ?f11 ?f12 ?f8 ?f12 ?f10 ?f9 ?f9 ?f12 ?f13 ?f12 ?f13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21600 - ?f12"/><draw:equation draw:name="f16" draw:formula="?f15 * ?f11"/><draw:equation draw:name="f17" draw:formula="?f16 / 10800"/><draw:equation draw:name="f18" draw:formula="?f12 + ?f17"/><draw:equation draw:name="f19" draw:formula="$1 / ?f6"/><draw:equation draw:name="f20" draw:formula="$0 / ?f7"/><draw:equation draw:name="f21" draw:formula="?f14 / ?f7"/><draw:handle draw:handle-position="$1 $0" draw:handle-range-x-minimum="0" draw:handle-range-x-maximum="10800" draw:handle-range-y-minimum="0" draw:handle-range-y-maximum="21600"/></draw:enhanced-geometry></draw:custom-shape><text:span text:style-name="預設段落字型"><text:span text:style-name="T1">請攜帶: 1.死者身分證 2.與死亡原因相關之疾病診斷證明書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預設段落字型" style:family="text"/>
    <style:style style:name="WW8Num1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1" style:display-name="WW_CharLFO1LVL1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※">
        <style:list-level-properties/>
        <style:text-properties style:font-name="新細明體"/>
      </text:list-level-style-bullet>
      <text:list-level-style-bullet text:level="2" text:style-name="WW_5f_CharLFO1LVL2" text:bullet-char="">
        <style:list-level-properties/>
        <style:text-properties style:font-name="Wingdings"/>
      </text:list-level-style-bullet>
      <text:list-level-style-bullet text:level="3" text:style-name="WW_5f_CharLFO1LVL3" text:bullet-char="">
        <style:list-level-properties/>
        <style:text-properties style:font-name="Wingdings"/>
      </text:list-level-style-bullet>
      <text:list-level-style-bullet text:level="4" text:style-name="WW_5f_CharLFO1LVL4" text:bullet-char="">
        <style:list-level-properties/>
        <style:text-properties style:font-name="Wingdings"/>
      </text:list-level-style-bullet>
      <text:list-level-style-bullet text:level="5" text:style-name="WW_5f_CharLFO1LVL5" text:bullet-char="">
        <style:list-level-properties/>
        <style:text-properties style:font-name="Wingdings"/>
      </text:list-level-style-bullet>
      <text:list-level-style-bullet text:level="6" text:style-name="WW_5f_CharLFO1LVL6" text:bullet-char="">
        <style:list-level-properties/>
        <style:text-properties style:font-name="Wingdings"/>
      </text:list-level-style-bullet>
      <text:list-level-style-bullet text:level="7" text:style-name="WW_5f_CharLFO1LVL7" text:bullet-char="">
        <style:list-level-properties/>
        <style:text-properties style:font-name="Wingdings"/>
      </text:list-level-style-bullet>
      <text:list-level-style-bullet text:level="8" text:style-name="WW_5f_CharLFO1LVL8" text:bullet-char="">
        <style:list-level-properties/>
        <style:text-properties style:font-name="Wingdings"/>
      </text:list-level-style-bullet>
      <text:list-level-style-bullet text:level="9" text:style-name="WW_5f_CharLFO1LVL9" text:bullet-char="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true" style:layout-grid-display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7.2$Windows_x86 LibreOffice_project/6b8ed514a9f8b44d37a1b96673cbbdd077e24059</meta:generator>
    <dc:title>辦理在宅病故行政相驗流程</dc:title>
    <meta:initial-creator>公文主機</meta:initial-creator>
    <dc:creator>appvxp</dc:creator>
    <meta:creation-date>2016-02-19T16:59:00Z</meta:creation-date>
    <dc:date>2016-02-19T09:05:00Z</dc:date>
    <meta:editing-cycles>1</meta:editing-cycles>
    <meta:editing-duration>PT120S</meta:editing-duration>
    <meta:document-statistic meta:table-count="0" meta:image-count="0" meta:object-count="0" meta:page-count="1" meta:paragraph-count="15" meta:word-count="207" meta:character-count="213" meta:non-whitespace-character-count="211"/>
    <meta:template xlink:type="simple" xlink:actuate="onRequest" xlink:title="" xlink:href="file:///C:/My%20Websites/erl/ssiphc.chshb.gov.tw/files/literature/7666.2011_666F66666A666y6%7B.odt/Normal.dotm"/>
  </office:meta>
</office:document-meta>
</file>